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>
      <style:text-properties fo:color="#993366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4"/>
    <style:style style:name="ce4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4">
      <style:table-cell-properties fo:background-color="transparent"/>
      <style:text-properties fo:color="#0000FF" fo:font-weight="bold" style:font-weight-asian="bold" style:font-weight-complex="bold"/>
    </style:style>
    <style:style style:name="ce7" style:family="table-cell" style:parent-style-name="Default" style:data-style-name="N4">
      <style:table-cell-properties fo:background-color="transparen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4">
      <style:table-cell-properties fo:border="thin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#99CC00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fo:background-color="transparent"/>
    </style:style>
    <style:style style:name="ce13" style:family="table-cell" style:parent-style-name="Default" style:data-style-name="N0">
      <style:table-cell-properties style:vertical-align="automatic" fo:wrap-option="wrap" fo:background-color="transparent"/>
    </style:style>
    <style:style style:name="ce14" style:family="table-cell" style:parent-style-name="Migliaia" style:data-style-name="N36">
      <style:table-cell-properties fo:background-color="transparen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fo:background-color="transparen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17" style:family="table-cell" style:parent-style-name="Default" style:data-style-name="N3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FF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/>
    </style:style>
    <style:style style:name="ce20" style:family="table-cell" style:parent-style-name="Default" style:data-style-name="N19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FF0000" fo:font-size="8pt" style:font-size-asian="8pt" style:font-size-complex="8pt" style:text-underline-style="solid" style:text-underline-type="single"/>
    </style:style>
    <style:style style:name="ce21" style:family="table-cell" style:parent-style-name="Default" style:data-style-name="N3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FF" fo:font-size="8pt" style:font-size-asian="8pt" style:font-size-complex="8pt" style:text-underline-style="solid" style:text-underline-type="single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fo:background-color="transparen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/>
    </style:style>
    <style:style style:name="ce24" style:family="table-cell" style:parent-style-name="Migliaia" style:data-style-name="N36">
      <style:table-cell-properties fo:border-top="none" fo:border-bottom="thin solid #000000" fo:border-left="none" fo:border-right="none" fo:background-color="transparen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fo:background-color="transparent"/>
    </style:style>
    <style:style style:name="ce26" style:family="table-cell" style:parent-style-name="Default" style:data-style-name="N0">
      <style:table-cell-properties fo:background-color="transparent"/>
      <style:text-properties fo:font-style="italic" style:font-style-asian="italic" style:font-style-complex="italic"/>
    </style:style>
    <style:style style:name="ce27" style:family="table-cell" style:parent-style-name="Default" style:data-style-name="N0">
      <style:table-cell-properties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4">
      <style:table-cell-properties fo:background-color="transparent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30" style:family="table-cell" style:parent-style-name="Default" style:data-style-name="N0"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automatic" fo:wrap-option="wrap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4" style:family="table-cell" style:parent-style-name="Default" style:data-style-name="N19">
      <style:table-cell-properties fo:border="thin solid #000000" style:vertical-align="automatic" fo:background-color="#339966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4">
      <style:table-cell-properties fo:border="thin solid #000000" style:vertical-align="automatic" fo:background-color="#339966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25979166666667cm"/>
    </style:style>
    <style:style style:name="co3" style:family="table-column">
      <style:table-column-properties fo:break-before="auto" style:column-width="7.75229166666667cm"/>
    </style:style>
    <style:style style:name="co4" style:family="table-column">
      <style:table-column-properties fo:break-before="auto" style:column-width="1.984375cm" style:use-optimal-column-width="true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3.30729166666667cm" style:use-optimal-column-width="true"/>
    </style:style>
    <style:style style:name="co8" style:family="table-column">
      <style:table-column-properties fo:break-before="auto" style:column-width="2.98979166666667cm"/>
    </style:style>
    <style:style style:name="co9" style:family="table-column">
      <style:table-column-properties fo:break-before="auto" style:column-width="9.0487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61.9pt" style:use-optimal-row-height="false" fo:break-before="auto"/>
    </style:style>
    <style:style style:name="ro5" style:family="table-row">
      <style:table-row-properties style:row-height="76.5pt" style:use-optimal-row-height="tru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da_pubblica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1"/>
        <table:table-column table:style-name="co1" table:number-columns-repeated="16374" table:default-cell-style-name="ce1"/>
        <table:table-row table:style-name="ro1">
          <table:table-cell table:style-name="ce1"/>
          <table:table-cell table:style-name="ce2"/>
          <table:table-cell table:style-name="ce1"/>
          <table:table-cell table:number-columns-repeated="6" table:style-name="ce3"/>
          <table:table-cell table:number-columns-repeated="16375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1"/>
          <table:table-cell office:value-type="string" table:number-columns-spanned="7" table:number-rows-spanned="1" table:style-name="ce32">
            <text:p>Comune di Prato - Retribuzioni lorde della Dirigenza - anno 2018 per cassa</text:p>
          </table:table-cell>
          <table:covered-table-cell table:number-columns-repeated="6"/>
          <table:table-cell table:number-columns-repeated="16375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style-name="ce1"/>
          <table:table-cell office:value-type="string" table:number-columns-spanned="9" table:number-rows-spanned="1" table:style-name="ce33">
            <text:p>Adempimenti della Legge n.69 del 18.06.2009 (articolo 21, comma 1) - Circolare Presidenza del Consiglio Ministri n. 3 del 17.07.2009 - D. Lgs. n.33/2013.<text:s/></text:p>
          </table:table-cell>
          <table:covered-table-cell table:number-columns-repeated="8"/>
          <table:table-cell table:number-columns-repeated="16374"/>
        </table:table-row>
        <table:table-row table:style-name="ro1">
          <table:table-cell table:style-name="ce1"/>
          <table:table-cell table:style-name="ce4"/>
          <table:table-cell office:value-type="string" table:number-columns-spanned="7" table:number-rows-spanned="1" table:style-name="ce33">
            <text:p>Pubblicazione sito Internet retribuzioni annuali dei Dirigenti e Segretario Generale e Direttore Generale</text:p>
          </table:table-cell>
          <table:covered-table-cell table:number-columns-repeated="6"/>
          <table:table-cell table:style-name="ce5"/>
          <table:table-cell table:number-columns-repeated="16374"/>
        </table:table-row>
        <table:table-row table:style-name="ro1">
          <table:table-cell table:style-name="ce1"/>
          <table:table-cell table:style-name="ce4"/>
          <table:table-cell table:style-name="ce1"/>
          <table:table-cell table:number-columns-repeated="3" table:style-name="ce6"/>
          <table:table-cell table:number-columns-repeated="3" table:style-name="ce7"/>
          <table:table-cell table:style-name="ce5"/>
          <table:table-cell table:number-columns-repeated="16374"/>
        </table:table-row>
        <table:table-row table:style-name="ro1">
          <table:table-cell table:style-name="ce1"/>
          <table:table-cell table:style-name="ce4"/>
          <table:table-cell table:style-name="ce1"/>
          <table:table-cell table:number-columns-repeated="6" table:style-name="ce3"/>
          <table:table-cell table:number-columns-repeated="16375" table:style-name="ce1"/>
        </table:table-row>
        <table:table-row table:style-name="ro3">
          <table:table-cell table:style-name="ce1"/>
          <table:table-cell office:value-type="string" table:number-columns-spanned="2" table:number-rows-spanned="1" table:style-name="ce34">
            <text:p>Dirigenti</text:p>
          </table:table-cell>
          <table:covered-table-cell/>
          <table:table-cell office:value-type="string" table:number-columns-spanned="7" table:number-rows-spanned="1" table:style-name="ce35">
            <text:p>Retribuzioni lorde per cassa anno 2018 (importi in euro)</text:p>
          </table:table-cell>
          <table:covered-table-cell table:number-columns-repeated="6"/>
          <table:table-cell table:number-columns-repeated="16374"/>
        </table:table-row>
        <table:table-row table:style-name="ro4">
          <table:table-cell table:style-name="ce1"/>
          <table:table-cell office:value-type="string" table:style-name="ce8">
            <text:p>Nominativi</text:p>
          </table:table-cell>
          <table:table-cell office:value-type="string" table:style-name="ce8">
            <text:p>Incarico<text:s text:c="65"/><text:span text:style-name="T1"><text:s/>ultimo incarico conferito in ordine cronologico</text:span></text:p>
          </table:table-cell>
          <table:table-cell office:value-type="string" table:style-name="ce9">
            <text:p>Stipendio</text:p>
          </table:table-cell>
          <table:table-cell office:value-type="string" table:style-name="ce10">
            <text:p>Retrib. Posizione</text:p>
          </table:table-cell>
          <table:table-cell office:value-type="string" table:style-name="ce10">
            <text:p>Retrib. Risultato del 2017<text:s/><text:span text:style-name="T2">(liquidata nel 2018)</text:span></text:p>
          </table:table-cell>
          <table:table-cell office:value-type="string" table:style-name="ce10">
            <text:p>Altro</text:p>
          </table:table-cell>
          <table:table-cell office:value-type="string" table:style-name="ce10">
            <text:p>Altri emolumenti a carico della finanza pubblica - art 14 c.1ter D.lgs. 33/13</text:p>
          </table:table-cell>
          <table:table-cell office:value-type="string" table:style-name="ce10">
            <text:p>Totale lordo retribuzioni anno 2018</text:p>
          </table:table-cell>
          <table:table-cell office:value-type="string" table:style-name="ce11">
            <text:p>entrati / cessati</text:p>
          </table:table-cell>
          <table:table-cell table:number-columns-repeated="16374"/>
        </table:table-row>
        <table:table-row table:style-name="ro2">
          <table:table-cell table:style-name="ce5"/>
          <table:table-cell office:value-type="string" table:style-name="ce12">
            <text:p>Avitabile Antonio</text:p>
          </table:table-cell>
          <table:table-cell office:value-type="string" table:style-name="ce13">
            <text:p>Servizio biblioteca e archivio fotografico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31482.49" table:style-name="ce14">
            <text:p><text:s/>31.482,49<text:s/></text:p>
          </table:table-cell>
          <table:table-cell office:value-type="float" office:value="13775.92" table:style-name="ce14">
            <text:p><text:s/>13.775,92<text:s/></text:p>
          </table:table-cell>
          <table:table-cell office:value-type="float" office:value="1481.09" table:style-name="ce14">
            <text:p><text:s/>1.481,09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90050.43" table:formula="msoxl:=SUM(D12:H12)" table:style-name="ce14">
            <text:p><text:s/>90.050,43<text:s/></text:p>
          </table:table-cell>
          <table:table-cell table:style-name="ce15"/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Caporaso Francesco</text:p>
          </table:table-cell>
          <table:table-cell office:value-type="string" table:style-name="ce13">
            <text:p>Servizio urbanistica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37890.58" table:style-name="ce14">
            <text:p><text:s/>37.890,58<text:s/></text:p>
          </table:table-cell>
          <table:table-cell office:value-type="float" office:value="13202.54" table:style-name="ce14">
            <text:p><text:s/>13.202,54<text:s/></text:p>
          </table:table-cell>
          <table:table-cell office:value-type="float" office:value="314.73" table:style-name="ce14">
            <text:p><text:s/>314,73<text:s/></text:p>
          </table:table-cell>
          <table:table-cell office:value-type="float" office:value="13632" table:style-name="ce14">
            <text:p><text:s/>13.632,00<text:s/></text:p>
          </table:table-cell>
          <table:table-cell office:value-type="float" office:value="108350.78000000001" table:formula="msoxl:=SUM(D13:H13)" table:style-name="ce14">
            <text:p><text:s/>108.350,78<text:s/></text:p>
          </table:table-cell>
          <table:table-cell table:style-name="ce17"/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Ducceschi Giovanni</text:p>
          </table:table-cell>
          <table:table-cell office:value-type="string" table:style-name="ce13">
            <text:p>Servizio risorse umane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37104.74" table:style-name="ce14">
            <text:p><text:s/>37.104,74<text:s/></text:p>
          </table:table-cell>
          <table:table-cell office:value-type="float" office:value="12685.36" table:style-name="ce14">
            <text:p><text:s/>12.685,36<text:s/></text:p>
          </table:table-cell>
          <table:table-cell office:value-type="float" office:value="314.73" table:style-name="ce14">
            <text:p><text:s/>314,73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93415.76" table:formula="msoxl:=SUM(D14:H14)" table:style-name="ce14">
            <text:p><text:s/>93.415,76<text:s/></text:p>
          </table:table-cell>
          <table:table-cell table:style-name="ce18"/>
          <table:table-cell table:number-columns-repeated="16374"/>
        </table:table-row>
        <table:table-row table:style-name="ro5">
          <table:table-cell table:style-name="ce5"/>
          <table:table-cell office:value-type="string" table:style-name="ce16">
            <text:p>Fedeli Simonetta</text:p>
          </table:table-cell>
          <table:table-cell office:value-type="string" table:style-name="ce13">
            <text:p>Segretario e Direttore Generale</text:p>
          </table:table-cell>
          <table:table-cell office:value-type="float" office:value="27342.699999999997" table:formula="msoxl:=39061*70%" table:style-name="ce14">
            <text:p><text:s/>27.342,70<text:s/></text:p>
          </table:table-cell>
          <table:table-cell office:value-type="float" office:value="40164.844999999994" table:formula="msoxl:=57378.35*70%" table:style-name="ce14">
            <text:p><text:s/>40.164,85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36240.362000000001" table:formula="msoxl:=36074.91+(217.88+18.48)*70%" table:style-name="ce14">
            <text:p><text:s/>36.240,36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103747.90699999998" table:formula="msoxl:=SUM(D15:H15)" table:style-name="ce14">
            <text:p><text:s/>103.747,91<text:s/></text:p>
          </table:table-cell>
          <table:table-cell office:value-type="string" table:style-name="ce19">
            <text:p>entrato il 5/2/2018 <text:s text:c="62"/>Tutte le voci che compongono la retribuzione sono calcolate al 70% in quanto è a carico della Provincia di Prato il restante 30%; solo l'Indennità per l'incarico di Direttore Generale è indicata al 100%, in quanto interamente a carico del Comune di Prato.</text:p>
          </table:table-cell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Foti Filippo</text:p>
          </table:table-cell>
          <table:table-cell office:value-type="string" table:style-name="ce13">
            <text:p>Servizio Sociale e immigrazione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32238.93" table:style-name="ce14">
            <text:p><text:s/>32.238,93<text:s/></text:p>
          </table:table-cell>
          <table:table-cell office:value-type="float" office:value="9739.4699999999993" table:style-name="ce14">
            <text:p><text:s/>9.739,47<text:s/></text:p>
          </table:table-cell>
          <table:table-cell office:value-type="float" office:value="1172.73" table:style-name="ce14">
            <text:p><text:s/>1.172,73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86462.06" table:formula="msoxl:=SUM(D16:H16)" table:style-name="ce14">
            <text:p><text:s/>86.462,06<text:s/></text:p>
          </table:table-cell>
          <table:table-cell table:style-name="ce19"/>
          <table:table-cell table:number-columns-repeated="16374"/>
        </table:table-row>
        <table:table-row table:style-name="ro6">
          <table:table-cell table:style-name="ce5"/>
          <table:table-cell office:value-type="string" table:style-name="ce16">
            <text:p>Gerardi Roberto</text:p>
          </table:table-cell>
          <table:table-cell office:value-type="string" table:style-name="ce13">
            <text:p>Segretario e Direttore Generale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8170.29" table:style-name="ce14">
            <text:p><text:s/>8.170,29<text:s/></text:p>
          </table:table-cell>
          <table:table-cell office:value-type="float" office:value="862.66" table:style-name="ce14">
            <text:p><text:s/>862,66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9032.9500000000007" table:formula="msoxl:=SUM(D17:H17)" table:style-name="ce14">
            <text:p><text:s/>9.032,95<text:s/></text:p>
          </table:table-cell>
          <table:table-cell office:value-type="string" table:style-name="ce19">
            <text:p>cessato il 12/11/2017 - <text:s text:c="54"/>Tutte le voci che compongono la retribuzione sono calcolate al 70% in quanto è a carico della Provincia di Prato il restante 30%;<text:s/></text:p>
          </table:table-cell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Lotti Rosanna</text:p>
          </table:table-cell>
          <table:table-cell office:value-type="string" table:style-name="ce13">
            <text:p>Servizio servizi demografici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32597.31" table:style-name="ce14">
            <text:p><text:s/>32.597,31<text:s/></text:p>
          </table:table-cell>
          <table:table-cell office:value-type="float" office:value="13559.03" table:style-name="ce14">
            <text:p><text:s/>13.559,03<text:s/></text:p>
          </table:table-cell>
          <table:table-cell office:value-type="float" office:value="1569.75" table:style-name="ce14">
            <text:p><text:s/>1.569,75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91037.02" table:formula="msoxl:=SUM(D18:H18)" table:style-name="ce14">
            <text:p><text:s/>91.037,02<text:s/></text:p>
          </table:table-cell>
          <table:table-cell table:style-name="ce18"/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Martuscelli Emilio</text:p>
          </table:table-cell>
          <table:table-cell office:value-type="string" table:style-name="ce13">
            <text:p>Servizio avvocatura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23899.07" table:style-name="ce14">
            <text:p><text:s/>23.899,07<text:s/></text:p>
          </table:table-cell>
          <table:table-cell office:value-type="float" office:value="10526.51" table:style-name="ce14">
            <text:p><text:s/>10.526,51<text:s/></text:p>
          </table:table-cell>
          <table:table-cell office:value-type="float" office:value="1509.69" table:style-name="ce14">
            <text:p><text:s/>1.509,69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79246.2" table:formula="msoxl:=SUM(D19:H19)" table:style-name="ce14">
            <text:p><text:s/>79.246,20<text:s/></text:p>
          </table:table-cell>
          <table:table-cell table:style-name="ce18"/>
          <table:table-cell table:number-columns-repeated="16374"/>
        </table:table-row>
        <table:table-row table:style-name="ro7">
          <table:table-cell table:style-name="ce5"/>
          <table:table-cell office:value-type="string" table:style-name="ce16">
            <text:p>Nutini Massimo</text:p>
          </table:table-cell>
          <table:table-cell office:value-type="string" table:style-name="ce13">
            <text:p>Gabinetto del Sindaco e valorizzazione patrimonio culturale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40592.239999999998" table:style-name="ce14">
            <text:p><text:s/>40.592,24<text:s/></text:p>
          </table:table-cell>
          <table:table-cell office:value-type="float" office:value="13924.92" table:style-name="ce14">
            <text:p><text:s/>13.924,92<text:s/></text:p>
          </table:table-cell>
          <table:table-cell office:value-type="float" office:value="314.73" table:style-name="ce14">
            <text:p><text:s/>314,73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98142.819999999992" table:formula="msoxl:=SUM(D20:H20)" table:style-name="ce14">
            <text:p><text:s/>98.142,82<text:s/></text:p>
          </table:table-cell>
          <table:table-cell table:style-name="ce18"/>
          <table:table-cell table:number-columns-repeated="16374"/>
        </table:table-row>
        <table:table-row table:style-name="ro7">
          <table:table-cell table:style-name="ce5"/>
          <table:table-cell office:value-type="string" table:style-name="ce16">
            <text:p>Palmieri Donatella</text:p>
          </table:table-cell>
          <table:table-cell office:value-type="string" table:style-name="ce13">
            <text:p>Servizio pubblica istruzione e sport/Servizio finanze e tributi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40380.32" table:style-name="ce14">
            <text:p><text:s/>40.380,32<text:s/></text:p>
          </table:table-cell>
          <table:table-cell office:value-type="float" office:value="14610.94" table:style-name="ce14">
            <text:p><text:s/>14.610,94<text:s/></text:p>
          </table:table-cell>
          <table:table-cell office:value-type="float" office:value="564.15" table:style-name="ce14">
            <text:p><text:s/>564,15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98866.34" table:formula="msoxl:=SUM(D21:H21)" table:style-name="ce14">
            <text:p><text:s/>98.866,34<text:s/></text:p>
          </table:table-cell>
          <table:table-cell table:style-name="ce18"/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Pasquinelli Andrea</text:p>
          </table:table-cell>
          <table:table-cell office:value-type="string" table:style-name="ce13">
            <text:p>Corpo di polizia municipale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39989.300000000003" table:style-name="ce14">
            <text:p><text:s/>39.989,30<text:s/></text:p>
          </table:table-cell>
          <table:table-cell office:value-type="float" office:value="14535.87" table:style-name="ce14">
            <text:p><text:s/>14.535,87<text:s/></text:p>
          </table:table-cell>
          <table:table-cell office:value-type="float" office:value="314.73" table:style-name="ce14">
            <text:p><text:s/>314,73<text:s/></text:p>
          </table:table-cell>
          <table:table-cell office:value-type="float" office:value="449.43" table:style-name="ce14">
            <text:p><text:s/>449,43<text:s/></text:p>
          </table:table-cell>
          <table:table-cell office:value-type="float" office:value="98600.26" table:formula="msoxl:=SUM(D22:H22)" table:style-name="ce14">
            <text:p><text:s/>98.600,26<text:s/></text:p>
          </table:table-cell>
          <table:table-cell table:style-name="ce18"/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Pecorario Riccardo</text:p>
          </table:table-cell>
          <table:table-cell office:value-type="string" table:style-name="ce13">
            <text:p>Servizio governo del territorio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40592.239999999998" table:style-name="ce14">
            <text:p><text:s/>40.592,24<text:s/></text:p>
          </table:table-cell>
          <table:table-cell office:value-type="float" office:value="15706.18" table:style-name="ce14">
            <text:p><text:s/>15.706,18<text:s/></text:p>
          </table:table-cell>
          <table:table-cell office:value-type="float" office:value="991.38" table:style-name="ce14">
            <text:p><text:s/>991,38<text:s/></text:p>
          </table:table-cell>
          <table:table-cell office:value-type="float" office:value="623.17999999999995" table:style-name="ce14">
            <text:p><text:s/>623,18<text:s/></text:p>
          </table:table-cell>
          <table:table-cell office:value-type="float" office:value="101223.91" table:formula="msoxl:=SUM(D23:H23)" table:style-name="ce14">
            <text:p><text:s/>101.223,91<text:s/></text:p>
          </table:table-cell>
          <table:table-cell table:style-name="ce18"/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Piantini Luca</text:p>
          </table:table-cell>
          <table:table-cell office:value-type="string" table:style-name="ce13">
            <text:p>Servizio edilizia pubblica</text:p>
          </table:table-cell>
          <table:table-cell office:value-type="float" office:value="7156.11" table:style-name="ce14">
            <text:p><text:s/>7.156,11<text:s/></text:p>
          </table:table-cell>
          <table:table-cell office:value-type="float" office:value="3159.68" table:style-name="ce14">
            <text:p><text:s/>3.159,68<text:s/></text:p>
          </table:table-cell>
          <table:table-cell office:value-type="float" office:value="10371.99" table:style-name="ce14">
            <text:p><text:s/>10.371,99<text:s/></text:p>
          </table:table-cell>
          <table:table-cell office:value-type="float" office:value="52" table:style-name="ce14">
            <text:p><text:s/>52,00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20739.78" table:formula="msoxl:=SUM(D24:H24)" table:style-name="ce14">
            <text:p><text:s/>20.739,78<text:s/></text:p>
          </table:table-cell>
          <table:table-cell office:value-type="string" table:style-name="ce18">
            <text:p>incarico dirigenziale fino al 28/02/2018</text:p>
          </table:table-cell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Poli Luca</text:p>
          </table:table-cell>
          <table:table-cell office:value-type="string" table:style-name="ce13">
            <text:p>Servizio gare, provveditorato e contratti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33108.46" table:style-name="ce14">
            <text:p><text:s/>33.108,46<text:s/></text:p>
          </table:table-cell>
          <table:table-cell office:value-type="float" office:value="11509.13" table:style-name="ce14">
            <text:p><text:s/>11.509,13<text:s/></text:p>
          </table:table-cell>
          <table:table-cell office:value-type="float" office:value="565.24" table:style-name="ce14">
            <text:p><text:s/>565,24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88493.760000000009" table:formula="msoxl:=SUM(D25:H25)" table:style-name="ce14">
            <text:p><text:s/>88.493,76<text:s/></text:p>
          </table:table-cell>
          <table:table-cell table:style-name="ce20"/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Quattrone Emilia</text:p>
          </table:table-cell>
          <table:table-cell office:value-type="string" table:style-name="ce13">
            <text:p>Servizio prevenzione e sicurezza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24134.36" table:style-name="ce14">
            <text:p><text:s/>24.134,36<text:s/></text:p>
          </table:table-cell>
          <table:table-cell office:value-type="float" office:value="9656.76" table:style-name="ce14">
            <text:p><text:s/>9.656,76<text:s/></text:p>
          </table:table-cell>
          <table:table-cell office:value-type="float" office:value="314.73" table:style-name="ce14">
            <text:p><text:s/>314,73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77416.78" table:formula="msoxl:=SUM(D26:H26)" table:style-name="ce14">
            <text:p><text:s/>77.416,78<text:s/></text:p>
          </table:table-cell>
          <table:table-cell table:style-name="ce18"/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Rocchi Rossano</text:p>
          </table:table-cell>
          <table:table-cell office:value-type="string" table:style-name="ce13">
            <text:p>Servizio mobilità e infrastrutture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40592.239999999998" table:style-name="ce14">
            <text:p><text:s/>40.592,24<text:s/></text:p>
          </table:table-cell>
          <table:table-cell office:value-type="float" office:value="16005.07" table:style-name="ce14">
            <text:p><text:s/>16.005,07<text:s/></text:p>
          </table:table-cell>
          <table:table-cell office:value-type="float" office:value="1411.15" table:style-name="ce14">
            <text:p><text:s/>1.411,15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101319.38999999998" table:formula="msoxl:=SUM(D27:H27)" table:style-name="ce14">
            <text:p><text:s/>101.319,39<text:s/></text:p>
          </table:table-cell>
          <table:table-cell table:style-name="ce21"/>
          <table:table-cell table:number-columns-repeated="16374"/>
        </table:table-row>
        <table:table-row table:style-name="ro2">
          <table:table-cell table:style-name="ce5"/>
          <table:table-cell office:value-type="string" table:style-name="ce16">
            <text:p>Sampieri Luciano</text:p>
          </table:table-cell>
          <table:table-cell office:value-type="string" table:style-name="ce13">
            <text:p>Servizio informativo<text:s/>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32535.96" table:style-name="ce14">
            <text:p><text:s/>32.535,96<text:s/></text:p>
          </table:table-cell>
          <table:table-cell office:value-type="float" office:value="10997.22" table:style-name="ce14">
            <text:p><text:s/>10.997,22<text:s/></text:p>
          </table:table-cell>
          <table:table-cell office:value-type="float" office:value="1181.05" table:style-name="ce14">
            <text:p><text:s/>1.181,05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88025.16" table:formula="msoxl:=SUM(D28:H28)" table:style-name="ce14">
            <text:p><text:s/>88.025,16<text:s/></text:p>
          </table:table-cell>
          <table:table-cell table:style-name="ce18"/>
          <table:table-cell table:number-columns-repeated="16374"/>
        </table:table-row>
        <table:table-row table:style-name="ro7">
          <table:table-cell table:style-name="ce5"/>
          <table:table-cell office:value-type="string" table:style-name="ce16">
            <text:p>Tocco Rosanna</text:p>
          </table:table-cell>
          <table:table-cell office:value-type="string" table:style-name="ce13">
            <text:p>Servizio cultura turismo e promozione del territorio e intercultura</text:p>
          </table:table-cell>
          <table:table-cell office:value-type="float" office:value="43310.93" table:style-name="ce14">
            <text:p><text:s/>43.310,93<text:s/></text:p>
          </table:table-cell>
          <table:table-cell office:value-type="float" office:value="39403.64" table:style-name="ce14">
            <text:p><text:s/>39.403,64<text:s/></text:p>
          </table:table-cell>
          <table:table-cell office:value-type="float" office:value="16225.36" table:style-name="ce14">
            <text:p><text:s/>16.225,36<text:s/></text:p>
          </table:table-cell>
          <table:table-cell office:value-type="float" office:value="455.65" table:style-name="ce14">
            <text:p><text:s/>455,65<text:s/></text:p>
          </table:table-cell>
          <table:table-cell office:value-type="float" office:value="0" table:style-name="ce14">
            <text:p><text:s/>-00<text:s/></text:p>
          </table:table-cell>
          <table:table-cell office:value-type="float" office:value="99395.58" table:formula="msoxl:=SUM(D29:H29)" table:style-name="ce14">
            <text:p><text:s/>99.395,58<text:s/></text:p>
          </table:table-cell>
          <table:table-cell table:style-name="ce18"/>
          <table:table-cell table:number-columns-repeated="16374"/>
        </table:table-row>
        <table:table-row table:style-name="ro2">
          <table:table-cell table:style-name="ce1"/>
          <table:table-cell office:value-type="string" table:style-name="ce22">
            <text:p>Zenti Davide</text:p>
          </table:table-cell>
          <table:table-cell office:value-type="string" table:style-name="ce23">
            <text:p>Servizio finanze e tributi</text:p>
          </table:table-cell>
          <table:table-cell office:value-type="float" office:value="21650.9" table:style-name="ce24">
            <text:p><text:s/>21.650,90<text:s/></text:p>
          </table:table-cell>
          <table:table-cell office:value-type="float" office:value="19290.990000000002" table:style-name="ce24">
            <text:p><text:s/>19.290,99<text:s/></text:p>
          </table:table-cell>
          <table:table-cell office:value-type="float" office:value="13174.24" table:style-name="ce24">
            <text:p><text:s/>13.174,24<text:s/></text:p>
          </table:table-cell>
          <table:table-cell office:value-type="float" office:value="157.33000000000001" table:style-name="ce24">
            <text:p><text:s/>157,33<text:s/></text:p>
          </table:table-cell>
          <table:table-cell office:value-type="float" office:value="0" table:style-name="ce24">
            <text:p><text:s/>-00<text:s/></text:p>
          </table:table-cell>
          <table:table-cell office:value-type="float" office:value="54273.46" table:formula="msoxl:=SUM(D30:H30)" table:style-name="ce24">
            <text:p><text:s/>54.273,46<text:s/></text:p>
          </table:table-cell>
          <table:table-cell office:value-type="string" table:style-name="ce25">
            <text:p>cessato il 1/7/2018</text:p>
          </table:table-cell>
          <table:table-cell table:number-columns-repeated="16374"/>
        </table:table-row>
        <table:table-row table:style-name="ro2">
          <table:table-cell table:style-name="ce1"/>
          <table:table-cell table:style-name="ce26"/>
          <table:table-cell table:style-name="ce27"/>
          <table:table-cell table:number-columns-repeated="6" table:style-name="ce28"/>
          <table:table-cell table:style-name="ce29"/>
          <table:table-cell table:number-columns-repeated="16374"/>
        </table:table-row>
        <table:table-row table:style-name="ro2">
          <table:table-cell table:style-name="ce1"/>
          <table:table-cell table:style-name="ce30"/>
          <table:table-cell table:style-name="ce27"/>
          <table:table-cell table:number-columns-repeated="6" table:style-name="ce28"/>
          <table:table-cell table:style-name="ce30"/>
          <table:table-cell table:number-columns-repeated="16374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number-columns-repeated="9"/>
          <table:table-cell table:style-name="ce31"/>
          <table:table-cell table:number-columns-repeated="16374"/>
        </table:table-row>
        <table:table-row table:number-rows-repeated="104854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93700787401575in" fo:margin-bottom="0.118110236220472in" fo:margin-left="0in" fo:margin-right="0in" style:print-orientation="landscape" style:print-page-order="ttb" style:first-page-number="continue" style:scale-to="74%" style:table-centering="none" style:print="grid 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title>Comune di Prato - Retribuzioni lorde della Dirigenza - anno 2018 per cassa</dc:title>
    <meta:initial-creator>Comune di Prato</meta:initial-creator>
    <dc:creator>Carla Pretto</dc:creator>
    <meta:creation-date>2017-03-08T11:56:25Z</meta:creation-date>
    <dc:date>2019-11-15T09:28:50Z</dc:date>
    <meta:print-date>2019-11-15T09:26:10Z</meta:print-date>
  </office:meta>
</office:document-meta>
</file>