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9">
      <style:text-properties fo:color="#993366" fo:font-size="12pt" style:font-size-asian="12pt" style:font-size-complex="12pt" fo:font-weight="bold" style:font-weight-asian="bold" style:font-weight-complex="bold" style:font-family-generic="swiss"/>
    </style:style>
    <style:style style:name="ce3" style:family="table-cell" style:parent-style-name="Default" style:data-style-name="N4"/>
    <style:style style:name="ce4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ackground-color="transparent"/>
    </style:style>
    <style:style style:name="ce6" style:family="table-cell" style:parent-style-name="Default" style:data-style-name="N4">
      <style:table-cell-properties fo:background-color="transparent"/>
      <style:text-properties fo:color="#0000FF" fo:font-weight="bold" style:font-weight-asian="bold" style:font-weight-complex="bold" style:font-family-generic="swiss"/>
    </style:style>
    <style:style style:name="ce7" style:family="table-cell" style:parent-style-name="Default" style:data-style-name="N4">
      <style:table-cell-properties fo:background-color="transparen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99CC0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9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wrap-option="wrap" fo:background-color="#99CC0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0" style:family="table-cell" style:parent-style-name="Default" style:data-style-name="N4">
      <style:table-cell-properties fo:border="thin solid #000000" style:vertical-align="middle" fo:wrap-option="wrap" fo:background-color="#99CC00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fo:border="thin solid #000000" style:vertical-align="middle" fo:background-color="#99CC00"/>
      <style:text-properties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thin solid #000000" fo:background-color="transparen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15" style:family="table-cell" style:parent-style-name="Default" style:data-style-name="N0">
      <style:table-cell-properties style:vertical-align="automatic" fo:wrap-option="wrap" fo:background-color="transparent"/>
    </style:style>
    <style:style style:name="ce16" style:family="table-cell" style:parent-style-name="Migliaia" style:data-style-name="N43">
      <style:table-cell-properties fo:background-color="transparent"/>
    </style:style>
    <style:style style:name="ce17" style:family="table-cell" style:parent-style-name="Default" style:data-style-name="N3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fo:color="#0000FF" style:font-family-generic="swiss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fo:background-color="transparen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/>
    </style:style>
    <style:style style:name="ce20" style:family="table-cell" style:parent-style-name="Default" style:data-style-name="N19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fo:color="#FF0000" fo:font-size="8pt" style:font-size-asian="8pt" style:font-size-complex="8pt" style:text-underline-style="solid" style:text-underline-type="single" style:font-family-generic="swiss"/>
    </style:style>
    <style:style style:name="ce21" style:family="table-cell" style:parent-style-name="Default" style:data-style-name="N0">
      <style:table-cell-properties fo:background-color="transparent"/>
      <style:text-properties fo:font-style="italic" style:font-style-asian="italic" style:font-style-complex="italic" style:font-family-generic="swiss"/>
    </style:style>
    <style:style style:name="ce22" style:family="table-cell" style:parent-style-name="Default" style:data-style-name="N0">
      <style:table-cell-properties fo:background-color="transparent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ackground-color="transparent"/>
      <style:text-properties fo:font-weight="bold" style:font-weight-asian="bold" style:font-weight-complex="bold" style:font-family-generic="swiss"/>
    </style:style>
    <style:style style:name="ce24" style:family="table-cell" style:parent-style-name="Default" style:data-style-name="N0"/>
    <style:style style:name="ce25" style:family="table-cell" style:parent-style-name="Default" style:data-style-name="N0">
      <style:text-properties fo:font-weight="bold" style:font-weight-asian="bold" style:font-weight-complex="bold" style:font-family-generic="swiss"/>
    </style:style>
    <style:style style:name="ce26" style:family="table-cell" style:parent-style-name="Default" style:data-style-name="N4">
      <style:table-cell-properties fo:background-color="transparent"/>
      <style:text-properties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style:vertical-align="automatic" fo:wrap-option="wrap"/>
    </style:style>
    <style:style style:name="ce28" style:family="table-cell" style:parent-style-name="Migliaia" style:data-style-name="N43">
      <style:table-cell-properties fo:background-color="transparent"/>
    </style:style>
    <style:style style:name="ce29" style:family="table-cell" style:parent-style-name="Default" style:data-style-name="N4">
      <style:text-properties fo:color="#000000"/>
    </style:style>
    <style:style style:name="ce30" style:family="table-cell" style:parent-style-name="Default" style:data-style-name="N43">
      <style:text-properties fo:color="#000000"/>
    </style:style>
    <style:style style:name="ce31" style:family="table-cell" style:parent-style-name="Default" style:data-style-name="N3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start" fo:margin-left="0cm"/>
    </style:style>
    <style:style style:name="ce32" style:family="table-cell" style:parent-style-name="Default" style:data-style-name="N4">
      <style:table-cell-properties fo:background-color="transparent"/>
      <style:text-properties fo:color="#000000"/>
    </style:style>
    <style:style style:name="ce3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FF0000" fo:font-size="12pt" style:font-size-asian="12pt" style:font-size-complex="12pt" fo:font-weight="bold" style:font-weight-asian="bold" style:font-weight-complex="bold" style:font-family-generic="swiss"/>
    </style:style>
    <style:style style:name="ce34" style:family="table-cell" style:parent-style-name="Default" style:data-style-name="N19">
      <style:table-cell-properties fo:border-top="none" fo:border-bottom="none" fo:border-left="none" fo:border-right="thin solid #000000" fo:background-color="transparent"/>
      <style:text-properties fo:color="#000000" style:font-family-generic="swiss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6" style:family="table-cell" style:parent-style-name="Default" style:data-style-name="N4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8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automatic" fo:background-color="#339966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339966" style:repeat-content="false"/>
      <style:paragraph-properties fo:text-align="center"/>
    </style:style>
    <style:style style:name="ce40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fo:background-color="#339966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41" style:family="table-cell" style:parent-style-name="Default" style:data-style-name="N4">
      <style:table-cell-properties fo:border-top="thin solid #000000" fo:border-bottom="thin solid #000000" fo:border-left="none" fo:border-right="none" style:vertical-align="automatic" fo:background-color="#339966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339966"/>
    </style:style>
    <style:style style:name="ce43" style:family="table-cell" style:parent-style-name="Default" style:data-style-name="N19">
      <style:table-cell-properties fo:border="thin solid #000000" style:vertical-align="automatic" fo:background-color="#339966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44" style:family="table-cell" style:parent-style-name="Default" style:data-style-name="N4">
      <style:table-cell-properties fo:border="thin solid #000000" style:vertical-align="automatic" fo:background-color="#339966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4.25979166666667cm"/>
    </style:style>
    <style:style style:name="co2" style:family="table-column">
      <style:table-column-properties fo:break-before="auto" style:column-width="7.75229166666667cm"/>
    </style:style>
    <style:style style:name="co3" style:family="table-column">
      <style:table-column-properties fo:break-before="auto" style:column-width="1.984375cm" style:use-optimal-column-width="true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3.65125cm"/>
    </style:style>
    <style:style style:name="co7" style:family="table-column">
      <style:table-column-properties fo:break-before="auto" style:column-width="2.98979166666667cm"/>
    </style:style>
    <style:style style:name="co8" style:family="table-column">
      <style:table-column-properties fo:break-before="auto" style:column-width="9.0487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61.9pt" style:use-optimal-row-height="false" fo:break-before="auto"/>
    </style:style>
    <style:style style:name="ro5" style:family="table-row">
      <style:table-row-properties style:row-height="76.5pt" style:use-optimal-row-height="tru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da_pubblicar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3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1"/>
        <table:table-column table:style-name="co9" table:number-columns-repeated="16375" table:default-cell-style-name="ce1"/>
        <table:table-row table:style-name="ro1">
          <table:table-cell table:style-name="ce2"/>
          <table:table-cell table:style-name="ce1"/>
          <table:table-cell table:number-columns-repeated="6" table:style-name="ce3"/>
          <table:table-cell table:number-columns-repeated="16376" table:style-name="ce1"/>
        </table:table-row>
        <table:table-row table:style-name="ro2">
          <table:table-cell table:number-columns-repeated="16384"/>
        </table:table-row>
        <table:table-row table:style-name="ro2">
          <table:table-cell table:style-name="ce1"/>
          <table:table-cell office:value-type="string" table:number-columns-spanned="7" table:number-rows-spanned="1" table:style-name="ce35">
            <text:p>Comune di Prato - Retribuzioni lorde della Dirigenza - anno 2019 per cassa</text:p>
          </table:table-cell>
          <table:covered-table-cell table:number-columns-repeated="6"/>
          <table:table-cell table:number-columns-repeated="16376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number-columns-spanned="9" table:number-rows-spanned="1" table:style-name="ce37">
            <text:p>Adempimenti della Legge n.69 del 18.06.2009 (articolo 21, comma 1) - Circolare Presidenza del Consiglio Ministri n. 3 del 17.07.2009 - D. Lgs. n.33/2013.<text:s/></text:p>
          </table:table-cell>
          <table:covered-table-cell table:number-columns-repeated="8"/>
          <table:table-cell table:number-columns-repeated="16375"/>
        </table:table-row>
        <table:table-row table:style-name="ro1">
          <table:table-cell table:style-name="ce4"/>
          <table:table-cell office:value-type="string" table:number-columns-spanned="7" table:number-rows-spanned="1" table:style-name="ce37">
            <text:p>Pubblicazione sito Internet retribuzioni annuali dei Dirigenti e Segretario Generale e Direttore Generale</text:p>
          </table:table-cell>
          <table:covered-table-cell table:number-columns-repeated="6"/>
          <table:table-cell table:style-name="ce5"/>
          <table:table-cell table:number-columns-repeated="16375"/>
        </table:table-row>
        <table:table-row table:style-name="ro1">
          <table:table-cell table:style-name="ce4"/>
          <table:table-cell table:style-name="ce1"/>
          <table:table-cell table:number-columns-repeated="3" table:style-name="ce6"/>
          <table:table-cell table:number-columns-repeated="3" table:style-name="ce7"/>
          <table:table-cell table:style-name="ce5"/>
          <table:table-cell table:number-columns-repeated="16375"/>
        </table:table-row>
        <table:table-row table:style-name="ro1">
          <table:table-cell table:style-name="ce4"/>
          <table:table-cell table:style-name="ce33"/>
          <table:table-cell table:number-columns-repeated="6" table:style-name="ce3"/>
          <table:table-cell table:number-columns-repeated="16376" table:style-name="ce1"/>
        </table:table-row>
        <table:table-row table:style-name="ro3">
          <table:table-cell office:value-type="string" table:number-columns-spanned="2" table:number-rows-spanned="1" table:style-name="ce43">
            <text:p>Dirigenti</text:p>
          </table:table-cell>
          <table:covered-table-cell/>
          <table:table-cell office:value-type="string" table:number-columns-spanned="7" table:number-rows-spanned="1" table:style-name="ce44">
            <text:p>Retribuzioni lorde per cassa anno 2019 (importi in euro)</text:p>
          </table:table-cell>
          <table:covered-table-cell table:number-columns-repeated="6"/>
          <table:table-cell table:number-columns-repeated="16375"/>
        </table:table-row>
        <table:table-row table:style-name="ro4">
          <table:table-cell office:value-type="string" table:style-name="ce8">
            <text:p>Nominativi</text:p>
          </table:table-cell>
          <table:table-cell office:value-type="string" table:style-name="ce8">
            <text:p>Incarico<text:s text:c="65"/><text:span text:style-name="T1"><text:s/>ultimo incarico conferito in ordine cronologico</text:span></text:p>
          </table:table-cell>
          <table:table-cell office:value-type="string" table:style-name="ce9">
            <text:p>Stipendio</text:p>
          </table:table-cell>
          <table:table-cell office:value-type="string" table:style-name="ce10">
            <text:p>Retrib. Posizione</text:p>
          </table:table-cell>
          <table:table-cell office:value-type="string" table:style-name="ce10">
            <text:p>Retrib. Risultato del 2018<text:s/><text:span text:style-name="T2">(liquidata nel 2019)</text:span></text:p>
          </table:table-cell>
          <table:table-cell office:value-type="string" table:style-name="ce10">
            <text:p>Altro</text:p>
          </table:table-cell>
          <table:table-cell office:value-type="string" table:style-name="ce10">
            <text:p>Altri emolumenti a carico della finanza pubblica - art 14 c.1ter D.lgs. 33/13</text:p>
          </table:table-cell>
          <table:table-cell office:value-type="string" table:style-name="ce10">
            <text:p>Totale lordo retribuzioni anno 2019</text:p>
          </table:table-cell>
          <table:table-cell office:value-type="string" table:style-name="ce11">
            <text:p>entrati / cessati</text:p>
          </table:table-cell>
          <table:table-cell table:number-columns-repeated="16375"/>
        </table:table-row>
        <table:table-row table:style-name="ro2">
          <table:table-cell office:value-type="string" table:style-name="ce12">
            <text:p>Avitabile Antonio</text:p>
          </table:table-cell>
          <table:table-cell office:value-type="string" table:style-name="ce15">
            <text:p>Servizio biblioteca e archivio fotografico</text:p>
          </table:table-cell>
          <table:table-cell office:value-type="float" office:value="43310.94" table:style-name="ce29">
            <text:p>43.310,94</text:p>
          </table:table-cell>
          <table:table-cell office:value-type="float" office:value="31803.7" table:style-name="ce29">
            <text:p>31.803,70</text:p>
          </table:table-cell>
          <table:table-cell office:value-type="float" office:value="14260.97" table:style-name="ce29">
            <text:p>14.260,97</text:p>
          </table:table-cell>
          <table:table-cell office:value-type="float" office:value="1686.29" table:style-name="ce29">
            <text:p>1.686,29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91061.9" table:formula="msoxl:=SUM(C12:G12)" table:style-name="ce16">
            <text:p><text:s/>91.061,90<text:s/></text:p>
          </table:table-cell>
          <table:table-cell table:style-name="ce13"/>
          <table:table-cell table:number-columns-repeated="16375"/>
        </table:table-row>
        <table:table-row table:style-name="ro2">
          <table:table-cell office:value-type="string" table:style-name="ce14">
            <text:p>Caporaso Francesco</text:p>
          </table:table-cell>
          <table:table-cell office:value-type="string" table:style-name="ce15">
            <text:p>Servizio urbanistica e protezione civile</text:p>
          </table:table-cell>
          <table:table-cell office:value-type="float" office:value="43310.94" table:style-name="ce29">
            <text:p>43.310,94</text:p>
          </table:table-cell>
          <table:table-cell office:value-type="float" office:value="39423.730000000003" table:style-name="ce29">
            <text:p>39.423,73</text:p>
          </table:table-cell>
          <table:table-cell office:value-type="float" office:value="14988.43" table:style-name="ce29">
            <text:p>14.988,43</text:p>
          </table:table-cell>
          <table:table-cell office:value-type="float" office:value="1232.3699999999999" table:style-name="ce29">
            <text:p>1.232,37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98955.47" table:formula="msoxl:=SUM(C13:G13)" table:style-name="ce16">
            <text:p><text:s/>98.955,47<text:s/></text:p>
          </table:table-cell>
          <table:table-cell table:style-name="ce17"/>
          <table:table-cell table:number-columns-repeated="16375"/>
        </table:table-row>
        <table:table-row table:style-name="ro2">
          <table:table-cell office:value-type="string" table:style-name="ce14">
            <text:p>Carosella Maria Teresa</text:p>
          </table:table-cell>
          <table:table-cell office:value-type="string" table:style-name="ce15">
            <text:p>Servizio Lavori Pubblici e mobilità</text:p>
          </table:table-cell>
          <table:table-cell office:value-type="float" office:value="32494.61" table:style-name="ce29">
            <text:p>32.494,61</text:p>
          </table:table-cell>
          <table:table-cell office:value-type="float" office:value="28450.29" table:style-name="ce29">
            <text:p>28.450,29</text:p>
          </table:table-cell>
          <table:table-cell office:value-type="float" office:value="0" table:style-name="ce30">
            <text:p><text:s/>-<text:s text:c="3"/></text:p>
          </table:table-cell>
          <table:table-cell office:value-type="float" office:value="708.8" table:style-name="ce29">
            <text:p>708,80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61653.700000000004" table:formula="msoxl:=SUM(C14:G14)" table:style-name="ce16">
            <text:p><text:s/>61.653,70<text:s/></text:p>
          </table:table-cell>
          <table:table-cell office:value-type="string" table:style-name="ce31">
            <text:p>Entrato il 1/04/2019</text:p>
          </table:table-cell>
          <table:table-cell table:number-columns-repeated="16375"/>
        </table:table-row>
        <table:table-row table:style-name="ro2">
          <table:table-cell office:value-type="string" table:style-name="ce14">
            <text:p>Ducceschi Giovanni</text:p>
          </table:table-cell>
          <table:table-cell office:value-type="string" table:style-name="ce15">
            <text:p>Servizio Organi Istituzionali e sevizi di supporto</text:p>
          </table:table-cell>
          <table:table-cell office:value-type="float" office:value="43310.94" table:style-name="ce29">
            <text:p>43.310,94</text:p>
          </table:table-cell>
          <table:table-cell office:value-type="float" office:value="37367.49" table:style-name="ce29">
            <text:p>37.367,49</text:p>
          </table:table-cell>
          <table:table-cell office:value-type="float" office:value="15854.25" table:style-name="ce29">
            <text:p>15.854,25</text:p>
          </table:table-cell>
          <table:table-cell office:value-type="float" office:value="519.92999999999995" table:style-name="ce29">
            <text:p>519,93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97052.609999999986" table:formula="msoxl:=SUM(C15:G15)" table:style-name="ce16">
            <text:p><text:s/>97.052,61<text:s/></text:p>
          </table:table-cell>
          <table:table-cell table:style-name="ce18"/>
          <table:table-cell table:number-columns-repeated="16375"/>
        </table:table-row>
        <table:table-row table:style-name="ro5">
          <table:table-cell office:value-type="string" table:style-name="ce14">
            <text:p>Fedeli Simonetta</text:p>
          </table:table-cell>
          <table:table-cell office:value-type="string" table:style-name="ce15">
            <text:p>Segretario e Direttore Generale</text:p>
          </table:table-cell>
          <table:table-cell office:value-type="float" office:value="30317.650999999998" table:style-name="ce32">
            <text:p>30.317,65</text:p>
          </table:table-cell>
          <table:table-cell office:value-type="float" office:value="45179.490999999995" table:style-name="ce32">
            <text:p>45.179,49</text:p>
          </table:table-cell>
          <table:table-cell office:value-type="float" office:value="6505.3729999999996" table:style-name="ce32">
            <text:p>6.505,37</text:p>
          </table:table-cell>
          <table:table-cell office:value-type="float" office:value="59107.385999999999" table:style-name="ce32">
            <text:p>59.107,39</text:p>
          </table:table-cell>
          <table:table-cell office:value-type="float" office:value="18948.13" table:style-name="ce28">
            <text:p><text:s/>18.948,13<text:s/></text:p>
          </table:table-cell>
          <table:table-cell office:value-type="float" office:value="160058.03099999999" table:formula="msoxl:=SUM(C16:G16)" table:style-name="ce16">
            <text:p><text:s/>160.058,03<text:s/></text:p>
          </table:table-cell>
          <table:table-cell office:value-type="string" table:style-name="ce19">
            <text:p>Tutte le voci che compongono la retribuzione sono calcolate al 70% in quanto è a carico della Provincia di Prato il restante 30%; solo l'Indennità per l'incarico di Direttore Generale è indicata al 100%, in quanto interamente a carico del Comune di Prato, e gli altri emolumenti a carico della finanza pubblica.</text:p>
          </table:table-cell>
          <table:table-cell table:number-columns-repeated="16375" table:style-name="ce5"/>
        </table:table-row>
        <table:table-row table:style-name="ro2">
          <table:table-cell office:value-type="string" table:style-name="ce14">
            <text:p>Foti Filippo</text:p>
          </table:table-cell>
          <table:table-cell office:value-type="string" table:style-name="ce15">
            <text:p>Servizio Sociale e immigrazione</text:p>
          </table:table-cell>
          <table:table-cell office:value-type="float" office:value="32476.35" table:style-name="ce29">
            <text:p>32.476,35</text:p>
          </table:table-cell>
          <table:table-cell office:value-type="float" office:value="26312.73" table:style-name="ce29">
            <text:p>26.312,73</text:p>
          </table:table-cell>
          <table:table-cell office:value-type="float" office:value="24708.959999999999" table:style-name="ce29">
            <text:p>24.708,96</text:p>
          </table:table-cell>
          <table:table-cell office:value-type="float" office:value="1037.32" table:style-name="ce29">
            <text:p>1.037,32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84535.360000000015" table:formula="msoxl:=SUM(C17:G17)" table:style-name="ce16">
            <text:p><text:s/>84.535,36<text:s/></text:p>
          </table:table-cell>
          <table:table-cell office:value-type="string" table:style-name="ce19">
            <text:p>Cessato il 30/09/2019</text:p>
          </table:table-cell>
          <table:table-cell table:number-columns-repeated="16375"/>
        </table:table-row>
        <table:table-row table:style-name="ro6">
          <table:table-cell office:value-type="string" table:style-name="ce14">
            <text:p>Lotti Rosanna</text:p>
          </table:table-cell>
          <table:table-cell office:value-type="string" table:style-name="ce15">
            <text:p>Servizio servizi demografici</text:p>
          </table:table-cell>
          <table:table-cell office:value-type="float" office:value="43310.94" table:style-name="ce29">
            <text:p>43.310,94</text:p>
          </table:table-cell>
          <table:table-cell office:value-type="float" office:value="32294.48" table:style-name="ce29">
            <text:p>32.294,48</text:p>
          </table:table-cell>
          <table:table-cell office:value-type="float" office:value="16553.189999999999" table:style-name="ce29">
            <text:p>16.553,19</text:p>
          </table:table-cell>
          <table:table-cell office:value-type="float" office:value="1785.35" table:style-name="ce29">
            <text:p>1.785,35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93943.96" table:formula="msoxl:=SUM(C18:G18)" table:style-name="ce16">
            <text:p><text:s/>93.943,96<text:s/></text:p>
          </table:table-cell>
          <table:table-cell table:style-name="ce18"/>
          <table:table-cell table:number-columns-repeated="16375"/>
        </table:table-row>
        <table:table-row table:style-name="ro6">
          <table:table-cell office:value-type="string" table:style-name="ce14">
            <text:p>Maccioni Marco</text:p>
          </table:table-cell>
          <table:table-cell office:value-type="string" table:style-name="ce15">
            <text:p>Corpo di polizia municipale</text:p>
          </table:table-cell>
          <table:table-cell table:style-name="ce29"/>
          <table:table-cell office:value-type="float" office:value="10864.72" table:style-name="ce32">
            <text:p>10.864,72</text:p>
          </table:table-cell>
          <table:table-cell table:number-columns-repeated="2" table:style-name="ce29"/>
          <table:table-cell table:style-name="ce28"/>
          <table:table-cell office:value-type="float" office:value="10864.72" table:formula="msoxl:=SUM(C19:G19)" table:style-name="ce16">
            <text:p><text:s/>10.864,72<text:s/></text:p>
          </table:table-cell>
          <table:table-cell office:value-type="string" table:style-name="ce18">
            <text:p>Comando in entrata dal 16/09/2019</text:p>
          </table:table-cell>
          <table:table-cell table:number-columns-repeated="16375"/>
        </table:table-row>
        <table:table-row table:style-name="ro2">
          <table:table-cell office:value-type="string" table:style-name="ce14">
            <text:p>Martuscelli Emilio</text:p>
          </table:table-cell>
          <table:table-cell office:value-type="string" table:style-name="ce15">
            <text:p>Servizio avvocatura</text:p>
          </table:table-cell>
          <table:table-cell office:value-type="float" office:value="32476.35" table:style-name="ce29">
            <text:p>32.476,35</text:p>
          </table:table-cell>
          <table:table-cell office:value-type="float" office:value="19035.29" table:style-name="ce29">
            <text:p>19.035,29</text:p>
          </table:table-cell>
          <table:table-cell office:value-type="float" office:value="11449.59" table:style-name="ce29">
            <text:p>11.449,59</text:p>
          </table:table-cell>
          <table:table-cell office:value-type="float" office:value="1261.3800000000001" table:style-name="ce29">
            <text:p>1.261,38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64222.609999999993" table:formula="msoxl:=SUM(C20:G20)" table:style-name="ce16">
            <text:p><text:s/>64.222,61<text:s/></text:p>
          </table:table-cell>
          <table:table-cell office:value-type="string" table:style-name="ce19">
            <text:p>Cessato il 30/09/2019</text:p>
          </table:table-cell>
          <table:table-cell table:number-columns-repeated="16375"/>
        </table:table-row>
        <table:table-row table:style-name="ro2">
          <table:table-cell office:value-type="string" table:style-name="ce14">
            <text:p>Nutini Massimo</text:p>
          </table:table-cell>
          <table:table-cell office:value-type="string" table:style-name="ce15">
            <text:p>Servizio Pubblica istruzione<text:s/></text:p>
          </table:table-cell>
          <table:table-cell office:value-type="float" office:value="43310.94" table:style-name="ce29">
            <text:p>43.310,94</text:p>
          </table:table-cell>
          <table:table-cell office:value-type="float" office:value="41694.9" table:style-name="ce29">
            <text:p>41.694,90</text:p>
          </table:table-cell>
          <table:table-cell office:value-type="float" office:value="14426.8" table:style-name="ce29">
            <text:p>14.426,80</text:p>
          </table:table-cell>
          <table:table-cell office:value-type="float" office:value="1740.13" table:style-name="ce29">
            <text:p>1.740,13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101172.77" table:formula="msoxl:=SUM(C21:G21)" table:style-name="ce16">
            <text:p><text:s/>101.172,77<text:s/></text:p>
          </table:table-cell>
          <table:table-cell table:style-name="ce18"/>
          <table:table-cell table:number-columns-repeated="16375"/>
        </table:table-row>
        <table:table-row table:style-name="ro2">
          <table:table-cell office:value-type="string" table:style-name="ce14">
            <text:p>Palmieri Donatella</text:p>
          </table:table-cell>
          <table:table-cell office:value-type="string" table:style-name="ce15">
            <text:p>Servizio Risorse Umane e Finanziarie</text:p>
          </table:table-cell>
          <table:table-cell office:value-type="float" office:value="43310.94" table:style-name="ce29">
            <text:p>43.310,94</text:p>
          </table:table-cell>
          <table:table-cell office:value-type="float" office:value="41694.9" table:style-name="ce29">
            <text:p>41.694,90</text:p>
          </table:table-cell>
          <table:table-cell office:value-type="float" office:value="22608.7" table:style-name="ce29">
            <text:p>22.608,70</text:p>
          </table:table-cell>
          <table:table-cell office:value-type="float" office:value="715.43" table:style-name="ce29">
            <text:p>715,43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108329.96999999999" table:formula="msoxl:=SUM(C22:G22)" table:style-name="ce16">
            <text:p><text:s/>108.329,97<text:s/></text:p>
          </table:table-cell>
          <table:table-cell table:style-name="ce18"/>
          <table:table-cell table:number-columns-repeated="16375"/>
        </table:table-row>
        <table:table-row table:style-name="ro2">
          <table:table-cell office:value-type="string" table:style-name="ce14">
            <text:p>Pasquinelli Andrea</text:p>
          </table:table-cell>
          <table:table-cell office:value-type="string" table:style-name="ce15">
            <text:p>Corpo di polizia municipale</text:p>
          </table:table-cell>
          <table:table-cell office:value-type="float" office:value="30545.49" table:style-name="ce29">
            <text:p>30.545,49</text:p>
          </table:table-cell>
          <table:table-cell office:value-type="float" office:value="28202.880000000001" table:style-name="ce29">
            <text:p>28.202,88</text:p>
          </table:table-cell>
          <table:table-cell office:value-type="float" office:value="16841.29" table:style-name="ce29">
            <text:p>16.841,29</text:p>
          </table:table-cell>
          <table:table-cell office:value-type="float" office:value="582.66999999999996" table:style-name="ce29">
            <text:p>582,67</text:p>
          </table:table-cell>
          <table:table-cell office:value-type="float" office:value="683" table:style-name="ce28">
            <text:p><text:s/>683,00<text:s/></text:p>
          </table:table-cell>
          <table:table-cell office:value-type="float" office:value="76855.33" table:formula="msoxl:=SUM(C23:G23)" table:style-name="ce16">
            <text:p><text:s/>76.855,33<text:s/></text:p>
          </table:table-cell>
          <table:table-cell office:value-type="string" table:style-name="ce19">
            <text:p>Cessato il 15/09/2019</text:p>
          </table:table-cell>
          <table:table-cell table:number-columns-repeated="16375"/>
        </table:table-row>
        <table:table-row table:style-name="ro2">
          <table:table-cell office:value-type="string" table:style-name="ce14">
            <text:p>Pecorario Riccardo</text:p>
          </table:table-cell>
          <table:table-cell office:value-type="string" table:style-name="ce15">
            <text:p>Servizio governo del territorio</text:p>
          </table:table-cell>
          <table:table-cell office:value-type="float" office:value="43310.94" table:style-name="ce29">
            <text:p>43.310,94</text:p>
          </table:table-cell>
          <table:table-cell office:value-type="float" office:value="41694.9" table:style-name="ce29">
            <text:p>41.694,90</text:p>
          </table:table-cell>
          <table:table-cell office:value-type="float" office:value="26673.34" table:style-name="ce29">
            <text:p>26.673,34</text:p>
          </table:table-cell>
          <table:table-cell office:value-type="float" office:value="1576.33" table:style-name="ce29">
            <text:p>1.576,33</text:p>
          </table:table-cell>
          <table:table-cell office:value-type="float" office:value="1287.5" table:style-name="ce28">
            <text:p><text:s/>1.287,50<text:s/></text:p>
          </table:table-cell>
          <table:table-cell office:value-type="float" office:value="114543.01" table:formula="msoxl:=SUM(C24:G24)" table:style-name="ce16">
            <text:p><text:s/>114.543,01<text:s/></text:p>
          </table:table-cell>
          <table:table-cell table:style-name="ce18"/>
          <table:table-cell table:number-columns-repeated="16375"/>
        </table:table-row>
        <table:table-row table:style-name="ro2">
          <table:table-cell office:value-type="string" table:style-name="ce14">
            <text:p>Poli Luca</text:p>
          </table:table-cell>
          <table:table-cell office:value-type="string" table:style-name="ce15">
            <text:p>Servizio gare, provveditorato e contratti</text:p>
          </table:table-cell>
          <table:table-cell office:value-type="float" office:value="43310.94" table:style-name="ce29">
            <text:p>43.310,94</text:p>
          </table:table-cell>
          <table:table-cell office:value-type="float" office:value="32642.97" table:style-name="ce29">
            <text:p>32.642,97</text:p>
          </table:table-cell>
          <table:table-cell office:value-type="float" office:value="11293.05" table:style-name="ce29">
            <text:p>11.293,05</text:p>
          </table:table-cell>
          <table:table-cell office:value-type="float" office:value="770.44" table:style-name="ce29">
            <text:p>770,44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88017.400000000009" table:formula="msoxl:=SUM(C25:G25)" table:style-name="ce16">
            <text:p><text:s/>88.017,40<text:s/></text:p>
          </table:table-cell>
          <table:table-cell table:style-name="ce20"/>
          <table:table-cell table:number-columns-repeated="16375"/>
        </table:table-row>
        <table:table-row table:style-name="ro2">
          <table:table-cell office:value-type="string" table:style-name="ce14">
            <text:p>Quattrone Emilia</text:p>
          </table:table-cell>
          <table:table-cell office:value-type="string" table:style-name="ce15">
            <text:p>Servizio prevenzione e sicurezza</text:p>
          </table:table-cell>
          <table:table-cell office:value-type="float" office:value="21641.77" table:style-name="ce29">
            <text:p>21.641,77</text:p>
          </table:table-cell>
          <table:table-cell office:value-type="float" office:value="11447.9" table:style-name="ce29">
            <text:p>11.447,90</text:p>
          </table:table-cell>
          <table:table-cell office:value-type="float" office:value="9191.11" table:style-name="ce29">
            <text:p>9.191,11</text:p>
          </table:table-cell>
          <table:table-cell office:value-type="float" office:value="206.16" table:style-name="ce29">
            <text:p>206,16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42486.94" table:formula="msoxl:=SUM(C26:G26)" table:style-name="ce16">
            <text:p><text:s/>42.486,94<text:s/></text:p>
          </table:table-cell>
          <table:table-cell office:value-type="string" table:style-name="ce34">
            <text:p>Cessato il 30/06/2019</text:p>
          </table:table-cell>
          <table:table-cell table:number-columns-repeated="16375"/>
        </table:table-row>
        <table:table-row table:style-name="ro2">
          <table:table-cell office:value-type="string" table:style-name="ce14">
            <text:p>Rocchi Rossano</text:p>
          </table:table-cell>
          <table:table-cell office:value-type="string" table:style-name="ce15">
            <text:p>Servizio mobilità e infrastrutture</text:p>
          </table:table-cell>
          <table:table-cell office:value-type="float" office:value="36090.92" table:style-name="ce29">
            <text:p>36.090,92</text:p>
          </table:table-cell>
          <table:table-cell office:value-type="float" office:value="33346.25" table:style-name="ce29">
            <text:p>33.346,25</text:p>
          </table:table-cell>
          <table:table-cell office:value-type="float" office:value="17933.259999999998" table:style-name="ce29">
            <text:p>17.933,26</text:p>
          </table:table-cell>
          <table:table-cell office:value-type="float" office:value="2168.09" table:style-name="ce29">
            <text:p>2.168,09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89538.51999999999" table:formula="msoxl:=SUM(C27:G27)" table:style-name="ce16">
            <text:p><text:s/>89.538,52<text:s/></text:p>
          </table:table-cell>
          <table:table-cell office:value-type="string" table:style-name="ce34">
            <text:p>Cessato il 31/10/2019</text:p>
          </table:table-cell>
          <table:table-cell table:number-columns-repeated="16375"/>
        </table:table-row>
        <table:table-row table:style-name="ro2">
          <table:table-cell office:value-type="string" table:style-name="ce14">
            <text:p>Sardi Valentina</text:p>
          </table:table-cell>
          <table:table-cell office:value-type="string" table:style-name="ce15">
            <text:p>Servizio Sociale e immigrazione</text:p>
          </table:table-cell>
          <table:table-cell office:value-type="float" office:value="10834.58" table:style-name="ce29">
            <text:p>10.834,58</text:p>
          </table:table-cell>
          <table:table-cell office:value-type="float" office:value="9222.6" table:style-name="ce29">
            <text:p>9.222,60</text:p>
          </table:table-cell>
          <table:table-cell office:value-type="float" office:value="0" table:style-name="ce30">
            <text:p><text:s/>-<text:s text:c="3"/></text:p>
          </table:table-cell>
          <table:table-cell office:value-type="float" office:value="154.57" table:style-name="ce29">
            <text:p>154,57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20211.75" table:formula="msoxl:=SUM(C28:G28)" table:style-name="ce16">
            <text:p><text:s/>20.211,75<text:s/></text:p>
          </table:table-cell>
          <table:table-cell office:value-type="string" table:style-name="ce34">
            <text:p>Entrato il 1/10/2019</text:p>
          </table:table-cell>
          <table:table-cell table:number-columns-repeated="16375"/>
        </table:table-row>
        <table:table-row table:style-name="ro7">
          <table:table-cell office:value-type="string" table:style-name="ce14">
            <text:p>Tocco Rosanna</text:p>
          </table:table-cell>
          <table:table-cell office:value-type="string" table:style-name="ce15">
            <text:p>Servizio cultura turismo e promozione del territorio<text:s/></text:p>
          </table:table-cell>
          <table:table-cell office:value-type="float" office:value="43310.94" table:style-name="ce29">
            <text:p>43.310,94</text:p>
          </table:table-cell>
          <table:table-cell office:value-type="float" office:value="40163.089999999997" table:style-name="ce29">
            <text:p>40.163,09</text:p>
          </table:table-cell>
          <table:table-cell office:value-type="float" office:value="22098.240000000002" table:style-name="ce29">
            <text:p>22.098,24</text:p>
          </table:table-cell>
          <table:table-cell office:value-type="float" office:value="681.3" table:style-name="ce29">
            <text:p>681,30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106253.57" table:formula="msoxl:=SUM(C29:G29)" table:style-name="ce16">
            <text:p><text:s/>106.253,57<text:s/></text:p>
          </table:table-cell>
          <table:table-cell table:style-name="ce18"/>
          <table:table-cell table:number-columns-repeated="16375"/>
        </table:table-row>
        <table:table-row table:style-name="ro2">
          <table:table-cell table:style-name="ce21"/>
          <table:table-cell table:style-name="ce22"/>
          <table:table-cell office:value-type="float" office:value="616676.1810000001" table:formula="msoxl:=SUM(C12:C29)" table:style-name="ce3">
            <text:p>616.676,18</text:p>
          </table:table-cell>
          <table:table-cell office:value-type="float" office:value="550842.3110000001" table:formula="msoxl:=SUM(D12:D29)" table:style-name="ce3">
            <text:p>550.842,31</text:p>
          </table:table-cell>
          <table:table-cell office:value-type="float" office:value="245386.55300000001" table:formula="msoxl:=SUM(E12:E29)" table:style-name="ce3">
            <text:p>245.386,55</text:p>
          </table:table-cell>
          <table:table-cell office:value-type="float" office:value="75933.946000000011" table:formula="msoxl:=SUM(F12:F29)" table:style-name="ce3">
            <text:p>75.933,95</text:p>
          </table:table-cell>
          <table:table-cell office:value-type="float" office:value="20918.63" table:formula="msoxl:=SUM(G12:G29)" table:style-name="ce3">
            <text:p>20.918,63</text:p>
          </table:table-cell>
          <table:table-cell office:value-type="float" office:value="1509757.6209999998" table:formula="msoxl:=SUM(H12:H29)" table:style-name="ce3">
            <text:p>1.509.757,62</text:p>
          </table:table-cell>
          <table:table-cell table:style-name="ce23"/>
          <table:table-cell table:number-columns-repeated="16375" table:style-name="ce24"/>
        </table:table-row>
        <table:table-row table:style-name="ro2">
          <table:table-cell table:style-name="ce25"/>
          <table:table-cell table:style-name="ce22"/>
          <table:table-cell table:number-columns-repeated="6" table:style-name="ce26"/>
          <table:table-cell table:style-name="ce25"/>
          <table:table-cell table:number-columns-repeated="16375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table:number-columns-repeated="8"/>
          <table:table-cell table:style-name="ce27"/>
          <table:table-cell table:number-columns-repeated="16375"/>
        </table:table-row>
        <table:table-row table:number-rows-repeated="104854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43P0">
      <number:text> </number:text>
      <number:number number:decimal-places="2" number:min-integer-digits="1" number:grouping="true"/>
      <number:text> </number:text>
    </number:number-style>
    <number:number-style style:name="N43P1">
      <number:text>-</number:text>
      <number:number number:decimal-places="2" number:min-integer-digits="1" number:grouping="true"/>
      <number:text> </number:text>
    </number:number-style>
    <number:number-style style:name="N4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style:style style:name="Migliaia" style:family="table-cell" style:data-style-name="N43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93700787401575in" fo:margin-bottom="0.118110236220472in" fo:margin-left="0in" fo:margin-right="0in" style:print-orientation="landscape" style:print-page-order="ttb" style:first-page-number="continue" style:scale-to="73%" style:table-centering="none" style:print="grid 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style:region-left>
          <text:p><text:file-name text:display="full">???</text:file-name></text:p>
        </style:region-lef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be05</meta:initial-creator>
    <dc:creator>Carla Pretto</dc:creator>
    <meta:creation-date>2017-03-08T11:56:25Z</meta:creation-date>
    <dc:date>2020-05-21T07:09:55Z</dc:date>
    <meta:print-date>2020-04-15T08:12:44Z</meta:print-date>
  </office:meta>
</office:document-meta>
</file>